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678aa" officeooo:paragraph-rsid="000318e3" style:font-size-asian="14pt" style:font-name-complex="Times New Roman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0a3267" officeooo:paragraph-rsid="000318e3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318e3" style:font-size-asian="14pt" style:font-size-complex="14pt"/>
    </style:style>
    <style:style style:name="T1" style:family="text">
      <style:text-properties officeooo:rsid="000caddb" fo:background-color="transparent" loext:char-shading-value="0" style:language-asian="en" style:country-asian="US"/>
    </style:style>
    <style:style style:name="T2" style:family="text">
      <style:text-properties officeooo:rsid="0010bd7d" fo:background-color="transparent" loext:char-shading-value="0" style:language-asian="en" style:country-asian="US"/>
    </style:style>
    <style:style style:name="T3" style:family="text">
      <style:text-properties officeooo:rsid="0018f0b5" fo:background-color="transparent" loext:char-shading-value="0" style:language-asian="en" style:country-asian="US"/>
    </style:style>
    <style:style style:name="T4" style:family="text">
      <style:text-properties officeooo:rsid="00188010" fo:background-color="transparent" loext:char-shading-value="0" style:language-asian="en" style:country-asian="US"/>
    </style:style>
    <style:style style:name="T5" style:family="text">
      <style:text-properties officeooo:rsid="000ed5a6" fo:background-color="transparent" loext:char-shading-value="0" style:language-asian="en" style:country-asian="US"/>
    </style:style>
    <style:style style:name="T6" style:family="text">
      <style:text-properties officeooo:rsid="0005c6d5" fo:background-color="transparent" loext:char-shading-value="0" style:language-asian="en" style:country-asian="US"/>
    </style:style>
    <style:style style:name="T7" style:family="text">
      <style:text-properties officeooo:rsid="000a1edc"/>
    </style:style>
    <style:style style:name="T8" style:family="text">
      <style:text-properties officeooo:rsid="0005c6d5"/>
    </style:style>
    <style:style style:name="T9" style:family="text">
      <style:text-properties officeooo:rsid="00137c7d"/>
    </style:style>
    <style:style style:name="T10" style:family="text">
      <style:text-properties officeooo:rsid="0003841e"/>
    </style:style>
    <style:style style:name="T11" style:family="text">
      <style:text-properties officeooo:rsid="00177931"/>
    </style:style>
    <style:style style:name="T12" style:family="text">
      <style:text-properties officeooo:rsid="00127dff"/>
    </style:style>
    <style:style style:name="T13" style:family="text">
      <style:text-properties officeooo:rsid="000910a4"/>
    </style:style>
    <style:style style:name="T14" style:family="text">
      <style:text-properties officeooo:rsid="000c23b3"/>
    </style:style>
    <style:style style:name="T15" style:family="text">
      <style:text-properties officeooo:rsid="0013287e"/>
    </style:style>
    <style:style style:name="T16" style:family="text">
      <style:text-properties officeooo:rsid="00107700"/>
    </style:style>
    <style:style style:name="T17" style:family="text">
      <style:text-properties officeooo:rsid="00145087"/>
    </style:style>
    <style:style style:name="T18" style:family="text">
      <style:text-properties officeooo:rsid="001584c9"/>
    </style:style>
    <style:style style:name="T19" style:family="text">
      <style:text-properties officeooo:rsid="00075807"/>
    </style:style>
    <style:style style:name="T20" style:family="text">
      <style:text-properties officeooo:rsid="000c23b3" style:language-asian="en" style:country-asian="US"/>
    </style:style>
    <style:style style:name="T21" style:family="text">
      <style:text-properties officeooo:rsid="00188010" style:language-asian="en" style:country-asian="US"/>
    </style:style>
    <style:style style:name="T22" style:family="text">
      <style:text-properties officeooo:rsid="00137c7d" style:language-asian="en" style:country-asian="US"/>
    </style:style>
    <style:style style:name="T23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4" style:family="text">
      <style:text-properties fo:color="#000000" loext:opacity="100%" officeooo:rsid="001ca57b" fo:background-color="transparent" loext:char-shading-value="0" style:language-asian="en" style:country-asian="US" style:font-name-complex="Times New Roman"/>
    </style:style>
    <style:style style:name="T25" style:family="text">
      <style:text-properties fo:color="#000000" loext:opacity="100%" officeooo:rsid="00188010" fo:background-color="transparent" loext:char-shading-value="0" style:language-asian="en" style:country-asian="US" style:font-name-complex="Times New Roman"/>
    </style:style>
    <style:style style:name="T26" style:family="text">
      <style:text-properties fo:color="#000000" loext:opacity="100%" officeooo:rsid="002a7f8e" fo:background-color="transparent" loext:char-shading-value="0" style:language-asian="en" style:country-asian="US" style:font-name-complex="Times New Roman"/>
    </style:style>
    <style:style style:name="T27" style:family="text">
      <style:text-properties fo:color="#000000" loext:opacity="100%" officeooo:rsid="002c24d7" fo:background-color="transparent" loext:char-shading-value="0" style:language-asian="en" style:country-asian="US" style:font-name-complex="Times New Roman"/>
    </style:style>
    <style:style style:name="T28" style:family="text">
      <style:text-properties fo:color="#000000" loext:opacity="100%" officeooo:rsid="00188010" fo:background-color="transparent" loext:char-shading-value="0" style:language-asian="en" style:country-asian="US"/>
    </style:style>
    <style:style style:name="T29" style:family="text">
      <style:text-properties fo:color="#000000" loext:opacity="100%" fo:language="en" fo:country="US" officeooo:rsid="001ca57b" fo:background-color="transparent" loext:char-shading-value="0" style:language-asian="en" style:country-asian="US" style:font-name-complex="Times New Roman"/>
    </style:style>
    <style:style style:name="T30" style:family="text">
      <style:text-properties fo:color="#000000" loext:opacity="100%" fo:language="ru" fo:country="RU" officeooo:rsid="001ca57b" fo:background-color="transparent" loext:char-shading-value="0" style:language-asian="en" style:country-asian="US" style:font-name-complex="Times New Roman"/>
    </style:style>
    <style:style style:name="T31" style:family="text">
      <style:text-properties fo:color="#000000" loext:opacity="100%" fo:language="ru" fo:country="RU" officeooo:rsid="002a7f8e" fo:background-color="transparent" loext:char-shading-value="0" style:language-asian="en" style:country-asian="US" style:font-name-complex="Times New Rom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30.06.2025</text:p>
      <text:p text:style-name="P3"><text:span text:style-name="T7">14</text:span>. <text:s text:c="2"/>О <text:span text:style-name="T8">проведении экспертно-аналитического мероприятия</text:span></text:p>
      <text:p text:style-name="P3"><text:span text:style-name="T9">Основание: Распоряжение </text:span><text:span text:style-name="T10">контрольно-счетной палаты муниципального образования Курганинский район 26</text:span><text:span text:style-name="T11">.0</text:span><text:span text:style-name="T10">6</text:span><text:span text:style-name="T11">.</text:span><text:span text:style-name="T12">2025</text:span><text:span text:style-name="T13"> </text:span><text:span text:style-name="T9">года № </text:span><text:span text:style-name="T10">38</text:span><text:span text:style-name="T11">-</text:span><text:span text:style-name="T9">РО.</text:span></text:p>
      <text:p text:style-name="P3">В соответствии с пункт<text:span text:style-name="T14">ом </text:span><text:span text:style-name="T15">2</text:span>.<text:span text:style-name="T15">4</text:span><text:span text:style-name="T16"> </text:span>плана работы <text:span text:style-name="T17">контрольно-счетной палаты муниципального об</text:span><text:span text:style-name="T18">р</text:span><text:span text:style-name="T17">азования Курганинский район </text:span>на 2025 год прове<text:span text:style-name="T19">дена финансово-экономическая экспертиза</text:span><text:span text:style-name="T20"> </text:span><text:span text:style-name="T21">проект</text:span><text:span text:style-name="T22">а</text:span><text:span text:style-name="T21"> </text:span><text:span text:style-name="T23">постановления администрации муниципального образования Курганинский район </text:span><text:span text:style-name="T24">«О внесении изменений в постановление администрации муниципального образования Курганинский район от </text:span><text:span text:style-name="T29">15</text:span><text:span text:style-name="T24"> августа 2024 года № </text:span><text:span text:style-name="T30">771</text:span><text:span text:style-name="T24"> № «Об утверждении муниципальной программы муниципального образования Курганинский район </text:span><text:span text:style-name="T25">«</text:span><text:span text:style-name="T30">Обеспечен</text:span><text:span text:style-name="T31">ие безопа</text:span><text:span text:style-name="T26">сности </text:span><text:span text:style-name="T27">населения </text:span><text:span text:style-name="T25">на 2025-20</text:span><text:span text:style-name="T24">30</text:span><text:span text:style-name="T25"> годы»</text:span><text:span text:style-name="T28">.</text:span></text:p>
      <text:p text:style-name="P1"><text:span text:style-name="T1">Заключ</text:span><text:span text:style-name="T4">е</text:span><text:span text:style-name="T5">ние по </text:span><text:span text:style-name="T4">результатам </text:span><text:span text:style-name="T6">экспертно-аналитического мероприятия</text:span><text:span text:style-name="T4">, содержащ</text:span><text:span text:style-name="T1">ее</text:span><text:span text:style-name="T4"> информацию о выявленных нарушениях и недостатках, а также рекомендации по их устранению, направлен</text:span><text:span text:style-name="T5">о</text:span><text:span text:style-name="T4"> </text:span><text:span text:style-name="T5">координаторам муниципальных программ муниципального образования Курганинский район.</text:span><text:span text:style-name="T1"> </text:span></text:p>
      <text:p text:style-name="P1"><text:span text:style-name="T1">В </text:span><text:span text:style-name="T2">соответствии с</text:span><text:span text:style-name="T1"> Соглашени</text:span><text:span text:style-name="T2">ем</text:span><text:span text:style-name="T1"> «О порядке взаимодействия между Прокуратурой </text:span><text:span text:style-name="T3">Курганинского района </text:span><text:span text:style-name="T1">и </text:span><text:span text:style-name="T3">к</text:span><text:span text:style-name="T1">онтрольно-счётной палатой муниципального образования Курганинский </text:span><text:span text:style-name="T3">район» </text:span><text:span text:style-name="T1">материал</text:span><text:span text:style-name="T2">ы</text:span><text:span text:style-name="T1"> проверки направлены в </text:span><text:span text:style-name="T3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7-11T13:15:37.531000000</meta:creation-date>
    <dc:date>2025-07-11T13:15:48.102000000</dc:date>
    <meta:editing-duration>PT10S</meta:editing-duration>
    <meta:editing-cycles>1</meta:editing-cycles>
    <meta:document-statistic meta:table-count="0" meta:image-count="0" meta:object-count="0" meta:page-count="1" meta:paragraph-count="6" meta:word-count="127" meta:character-count="1204" meta:non-whitespace-character-count="1080"/>
    <meta:generator>LibreOffice/7.3.4.2$Windows_X86_64 LibreOffice_project/728fec16bd5f605073805c3c9e7c4212a0120dc5</meta:generator>
  </office:meta>
</office:document-meta>
</file>